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422a188d07acc05576477a3e80ec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dir_psu"/><text:bookmark-start text:name="__RefHeading___bi-directional_ac_dc_dc_dc_power_supplies_1"/><text:bookmark-start text:name="bi-directional_ac_dc_dc_dc_power_supplies"/>Bi-Directional AC/DC, DC/DC Power Supplies<text:bookmark-end text:name="__RefHeading___bi-directional_ac_dc_dc_dc_power_supplies_1"/><text:bookmark-end text:name="bi-directional_ac_dc_dc_dc_power_supplies"/></text:h>
      <text:p text:style-name="Text_20_body"><draw:frame draw:style-name="media" draw:name="0" text:anchor-type="as-char" draw:z-index="0" svg:width="22.463125cm" style:rel-width="100%" svg:height="19.446875cm" style:rel-height="scale"><draw:image xlink:href="Pictures/26422a188d07acc05576477a3e80ec0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8::52:37</meta:creation-date>
    <dc:creator>Generated</dc:creator>
    <dc:date>2026-09-05T08::52:37</dc:date>
    <dc:language>en-US</dc:language>
    <meta:editing-cycles>1</meta:editing-cycles>
    <meta:editing-duration>PT0S</meta:editing-duration>
    <dc:title>bidir_psu</dc:title>
  </office:meta>
</office:document-meta>
</file>