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rcuit_design"/><text:bookmark-start text:name="__RefHeading___circuit_design_1"/><text:bookmark-start text:name="circuit_design"/>Circuit Design<text:bookmark-end text:name="__RefHeading___circuit_design_1"/><text:bookmark-end text:name="circuit_design"/></text:h>
      <text:list text:style-name="List_20_1" text:continue-numbering="false">
        <text:list-item>
          <text:p text:style-name="List_20_1_Content_First"> Schematics, PCB Layout, and Simulations</text:p>
        </text:list-item>
        <text:list-item>
          <text:p text:style-name="List_20_1_Content"> Analog, Digital and Mixed-Signal Electronics</text:p>
        </text:list-item>
        <text:list-item>
          <text:p text:style-name="List_20_1_Content_Last"> Electromechanical Systems</text:p>
        </text:list-item>
      </text:list>
      <text:h text:style-name="Heading_20_2" text:outline-level="2"><text:bookmark-start text:name="__RefHeading___examples_2"/><text:bookmark-start text:name="examples"/>Examples<text:bookmark-end text:name="__RefHeading___examples_2"/><text:bookmark-end text:name="examples"/></text:h>
      <text:list text:style-name="List_20_1" text:continue-numbering="false">
        <text:list-item>
          <text:p text:style-name="List_20_1_Content_First"> <text:a xlink:type="simple" xlink:href="https://pcbs.gkun-tech.icu/Sensor%20module-2024-05-10.html" text:style-name="Internet_20_link" text:visited-style-name="Visited_20_Internet_20_Link">Optical and Audio Sensor Module - Interactive BOM List</text:a></text:p>
        </text:list-item>
        <text:list-item>
          <text:p text:style-name="List_20_1_Content"> <text:a xlink:type="simple" xlink:href="https://wiki.gkun-tech.icu/lib/exe/fetch.php?media=sensor_module.pdf" text:style-name="Internet_20_link" text:visited-style-name="Visited_20_Internet_20_Link">Optical and Audio Sensor Module -  Schematic</text:a></text:p>
        </text:list-item>
        <text:list-item>
          <text:p text:style-name="List_20_1_Content"> <text:a xlink:type="simple" xlink:href="https://www.falstad.com/circuit/circuitjs.html?ctz=CQAgjCAMB0l3BWK0BMLIHZNgBxgQGyQFYAsBICGllklApgLRhgBQA5iOjlyqV5B586I1gHcQAZgQpwKHtNlgAnLMjiBPMPM3gMFdRO67jafuoCGulbMXhVcmnTDx4IAtEkEUyhDPikfsoG4PCsAMbg2iDBurHOsK5JSWBM1MzQGJI4GAh4ynjyOH6SyHBsAE7WOnbaPM6uGsaxxnVQrADyUjL2sqRgFDZQ7WBYUbKxOHSxpS5wMW5IMHAorAD2IFrD2j50CImQkpIuLoSjytTL5dusQA" text:style-name="Internet_20_link" text:visited-style-name="Visited_20_Internet_20_Link">Differentiator Simulation</text:a></text:p>
        </text:list-item>
        <text:list-item>
          <text:p text:style-name="List_20_1_Content"> <text:a xlink:type="simple" xlink:href="https://www.falstad.com/circuit/circuitjs.html?ctz=CQAgjCAMB0l3BWc0AsBmAnGLA2SGEwUMAODNEBAdksskoFMBaMMAKAHcQ0EAmcXiW59wGfpE4hekIWEFSZ4KjihsAhgtljh-bLv5J6YePCjQSCHDgwoUy6eRk0YFhJEJgqkHK7AkIxnBsAMbgcpoR0kJGsCZxcWDMNCzQGFSWeHLYkMpe4rHsAPIgxCp6lHii4qoAJjpVJSha-LoActSsIY3N3VJU1TAJ3NC8OGBovF5eY5BoKoOQ7ADmvZP8tkKC0aoATiUYZdqlfdVoaEFcx2ur-aqXTQ3H5RLSRuFRIDgoEfQzRnBSaAISQfORCHj6aJsAD2YRKUBK+AwtAWcDSOEsvEMUjhaBh8O+9BQ+CEhmgAXAbCAA" text:style-name="Internet_20_link" text:visited-style-name="Visited_20_Internet_20_Link">Integrator Simulation</text:a></text:p>
        </text:list-item>
        <text:list-item>
          <text:p text:style-name="List_20_1_Content"> <text:a xlink:type="simple" xlink:href="https://wiki.gkun-tech.icu/lib/exe/fetch.php?media=ltspice_band_pass_filter_gbw_sweep.asc" text:style-name="Internet_20_link" text:visited-style-name="Visited_20_Internet_20_Link">LTSpice Band-Pass filter GBW sweep Simulation</text:a></text:p>
        </text:list-item>
        <text:list-item>
          <text:p text:style-name="List_20_1_Content_Last"> <text:a xlink:type="simple" xlink:href="https://wiki.gkun-tech.icu/doku.php?id=vsg25_mod" text:style-name="Internet_20_link" text:visited-style-name="Visited_20_Internet_20_Link">Signal Hound VSG25 - Modification for better frequency stabilit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2::10:22</meta:creation-date>
    <dc:creator>Generated</dc:creator>
    <dc:date>2026-09-10T12::10:22</dc:date>
    <dc:language>en-US</dc:language>
    <meta:editing-cycles>1</meta:editing-cycles>
    <meta:editing-duration>PT0S</meta:editing-duration>
    <dc:title>circuit_design</dc:title>
  </office:meta>
</office:document-meta>
</file>