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0b167ded59c4ca4506bf10a39ba8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joy_the_ride_-_morcheeba"/><text:bookmark-start text:name="__RefHeading___enjoy_the_ride_-_morcheeba_1"/><text:bookmark-start text:name="enjoy_the_ride_-_morcheeba"/>Enjoy The Ride - Morcheeba<text:bookmark-end text:name="__RefHeading___enjoy_the_ride_-_morcheeba_1"/><text:bookmark-end text:name="enjoy_the_ride_-_morcheeba"/></text:h>
      <text:p text:style-name="Text_20_body"><draw:frame draw:style-name="mediacenter" draw:name="0" text:anchor-type="paragraph" draw:z-index="0" svg:width="21.087291666667cm" style:rel-width="100%" svg:height="4.4185416666667cm" style:rel-height="scale"><draw:image xlink:href="Pictures/650b167ded59c4ca4506bf10a39ba843.png" xlink:type="simple" xlink:show="embed" xlink:actuate="onLoad"/></draw:frame></text:p>
      <text:p text:style-name="Preformatted_20_Text">[Intro]<text:line-break/>Em Am Em C Bm Em<text:line-break/> <text:line-break/>[Verse 1]<text:line-break/> Em<text:line-break/>Shut the gates at sunset after that you can't get out<text:line-break/><text:s text:c="9"/>Am<text:s text:c="30"/>Em<text:line-break/>You can see the bigger picture find out what it’s all about<text:line-break/><text:s text:c="7"/>C<text:s text:c="12"/>Bm<text:s text:c="16"/>Em<text:line-break/>You're open to the skyline you won't want to go back home<text:line-break/><text:s text:c="6"/>Am<text:s text:c="29"/>Em<text:line-break/>In a garden full of angels you will never be alone<text:line-break/> <text:line-break/>[Pre-Chorus]<text:line-break/><text:s text:c="4"/>C<text:s text:c="7"/>Bm<text:s text:c="6"/>Em<text:s text:c="27"/>C<text:s text:c="10"/>Bm<text:line-break/>But oh the road is long the stones that you are walking on<text:line-break/><text:s text:c="6"/>Em<text:line-break/>Have gone<text:line-break/> <text:line-break/>[Chorus]<text:line-break/><text:s text:c="10"/>Em<text:line-break/>With the moonlight to guide you<text:line-break/><text:s text:c="10"/>D<text:line-break/>Feel the joy of being alive<text:line-break/><text:s text:c="5"/>G<text:s text:c="17"/>A<text:line-break/>The day that you stop running<text:line-break/><text:s text:c="8"/>Em<text:line-break/>Is the day that you arrive<text:line-break/><text:s text:c="9"/>Em<text:line-break/>And the night that you got locked in<text:line-break/><text:s text:c="9"/>D<text:line-break/>Was the time to decide<text:line-break/><text:s text:c="7"/>G<text:line-break/>Stop chasing shadows<text:line-break/> A<text:s text:c="14"/>Em<text:line-break/>Just enjoy the ride<text:line-break/> <text:line-break/>[Verse 2]<text:line-break/><text:s text:c="9"/>Em<text:line-break/>If you close the door to your house don't let anybody in<text:line-break/><text:s text:c="8"/>Am<text:s text:c="34"/>Em<text:line-break/>It's a room that's full of nothing all that underneath your skin<text:line-break/> C<text:s text:c="16"/>Bm<text:s text:c="15"/>Em<text:line-break/>Face against the window you can't watch it fade to grey<text:line-break/><text:s text:c="12"/>Am<text:s text:c="25"/>Em<text:line-break/>And you'll never catch the fickle wind if you choose to stay<text:line-break/> <text:line-break/>[Pre-Chorus]<text:line-break/><text:s text:c="4"/>C<text:s text:c="7"/>Bm<text:s text:c="6"/>Em<text:s text:c="27"/>C<text:s text:c="10"/>Bm<text:line-break/>But oh the road is long the stones that you are walking on<text:line-break/><text:s text:c="6"/>Em<text:line-break/>Have gone<text:line-break/> <text:line-break/>[Chorus]<text:line-break/><text:s text:c="10"/>Em<text:line-break/>With the moonlight to guide you<text:line-break/><text:s text:c="10"/>D<text:line-break/>Feel the joy of being alive<text:line-break/><text:s text:c="5"/>G<text:s text:c="17"/>A<text:line-break/>The day that you stop running<text:line-break/><text:s text:c="8"/>Em<text:line-break/>Is the day that you arrive<text:line-break/><text:s text:c="9"/>Em<text:line-break/>And the night that you got locked in<text:line-break/><text:s text:c="9"/>D<text:line-break/>Was the time to decide<text:line-break/><text:s text:c="7"/>G<text:line-break/>Stop chasing shadows<text:line-break/> A<text:s text:c="14"/>Em<text:line-break/>Just enjoy the ride<text:line-break/> <text:line-break/>[Outro]<text:line-break/><text:s text:c="7"/>G<text:line-break/>Stop chasing shadows<text:line-break/> A<text:s text:c="14"/>Em<text:line-break/>Just enjoy the ride<text:line-break/><text:s text:c="7"/>G<text:line-break/>Stop chasing shadows<text:line-break/> A<text:s text:c="14"/>Em<text:line-break/>Just enjoy the ride<text:line-break/><text:s text:c="7"/>G<text:line-break/>Stop chasing shadows<text:line-break/>A<text:s text:c="14"/>Em<text:line-break/>Just enjoy the ri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1::02:07</meta:creation-date>
    <dc:creator>Generated</dc:creator>
    <dc:date>2026-09-10T11::02:07</dc:date>
    <dc:language>en-US</dc:language>
    <meta:editing-cycles>1</meta:editing-cycles>
    <meta:editing-duration>PT0S</meta:editing-duration>
    <dc:title>enjoy_the_ride_-_morcheeba</dc:title>
  </office:meta>
</office:document-meta>
</file>