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8e8989432b72cc6aab3d45082b9f9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debar"/><text:bookmark-start text:name="__RefHeading___hello_and_welcome_to_my_digital_space_1"/><text:bookmark-start text:name="hello_and_welcome_to_my_digital_space"/>Hello and welcome to my digital space!<text:bookmark-end text:name="__RefHeading___hello_and_welcome_to_my_digital_space_1"/><text:bookmark-end text:name="hello_and_welcome_to_my_digital_space"/></text:h>
      <text:p text:style-name="Text_20_body"><draw:frame draw:style-name="mediacenter" draw:name="Gabor Legend" text:anchor-type="paragraph" draw:z-index="0" svg:width="42.597916666667cm" style:rel-width="100%"><draw:text-box><text:p text:style-name="legendcenter"><draw:frame draw:style-name="mediacenter" draw:name="Gabor" text:anchor-type="paragraph" draw:z-index="0" svg:width="42.597916666667cm" style:rel-width="100%" svg:height="70.485cm" style:rel-height="scale"><draw:image xlink:href="Pictures/a78e8989432b72cc6aab3d45082b9f98.jpg" xlink:type="simple" xlink:show="embed" xlink:actuate="onLoad"/></draw:frame>Gabor</text:p></draw:text-box></draw:frame></text:p>
      <text:p text:style-name="Text_20_body">I'm Gabor Kun, an Electronics Specialist with a passion for innovation and problem-solving. Through this website, I invite you to explore my journey in the realm of electronics.</text:p>
      <text:p text:style-name="Text_20_body">Within these virtual pages, you'll find a collection of my slowly accumulating ideas, projects, articles, and hacks. It's not just about technical stuff; I'll post whatever I find interesting.</text:p>
      <text:p text:style-name="Text_20_body">Whether you're here to explore my portfolio, delve into my latest projects, or simply connect with a fellow enthusiast, I'm thrilled to have you along for the ride. Feel free to browse, engage, and reach out—I'm always eager to collaborate and exchange ideas.</text:p>
      <text:p text:style-name="Text_20_body">Thank you for visiting, and I look forward to sharing this journey with you!</text:p>
      <text:p text:style-name="Text_20_body">Please note that this website is currently under development. I'm working on adding more content and features to provide you with the best experience. Thank you for your patience and understanding.</text:p>
      <text:p text:style-name="Horizontal_20_Line"/>
      <text:h text:style-name="Heading_20_2" text:outline-level="2"><text:bookmark-start text:name="__RefHeading___ideas_2"/><text:bookmark-start text:name="ideas"/>Ideas<text:bookmark-end text:name="__RefHeading___ideas_2"/><text:bookmark-end text:name="ideas"/></text:h>
      <text:list text:style-name="List_20_1" text:continue-numbering="false">
        <text:list-item>
          <text:p text:style-name="List_20_1_Content_First"> <text:a xlink:type="simple" xlink:href="https://wiki.gkun-tech.icu/doku.php?id=signal_generator" text:style-name="Internet_20_link" text:visited-style-name="Visited_20_Internet_20_Link">Signal Generator</text:a></text:p>
        </text:list-item>
        <text:list-item>
          <text:p text:style-name="List_20_1_Content_Last"> <text:a xlink:type="simple" xlink:href="https://www.falstad.com/circuit/circuitjs.html?ctz=CQAgjCAMB0l3BWc0AsBmAnGLA2SGEwUMAODNEBAdksskoFMBaMMAKAHcQ0EAmcXiW59wGfpE4hekIWEFSZ4KjihsAhgtljh-bLv5J6YePCixIRUggu9eCalRRV7IJjDjGTkXlTTYcGE7g8GwAxprc0hHSQkbmXgkezDTuFgk+fhgBQansAPIgxCp6lHii4qoAJjrlhSha-LoActSsYXUNHVJUFanwEH3egeS8YAhYxHYEKebsAOZdPvwo9VIksaoAToVZtUXdFWhocJL7S4s9qlwrnfslElwxAkI8+rFsBTfcJCil9Gg-KBbbiQX5oKJfcH0IwmdpPKEgsFROKJVFgZKuVK8YjObw46zYjDOMwedSI76-SGAuS0GFeEl4okE-GM4l0h7klBwTlgFQc45I-6g7g4d7XVYIqm-CQLAWFXmc8FAiRcig4BAqJUYbRy+goAD6OANkH1XNI+tytkgVEgfjsFugYH1LH17FVIHVmrQKm1Bm0Rl4huNpvwJFd0HtMCdLvYGiYTy+TCNXRpSCYSE8JhJ9V8KF4RyoJDAVFYhmC7SYALBgMr3opUgZ8G1zZbre1DLGJBsDjQ6HIGo7bG2tc1NfOVaBPi5EmH47HlxQyfohZtM9c8JryYn9HInkk8cU6H4B5egI5Scpqwv9Yk4XjlwnJ5v4GYsVg4OIYCLWDGw3BhlmCtxyiJ8ESMV8zA1EgoMwa0iCoZw31JLh734R9gOhfd4RArdkX3XD6GvbcsIXZMn0XaVJD1ZNkwoq4IgRDdKK4AiGLwrh-jPSJMPCf4olY3RmAwVwwGgXtfGYMDAN4+st0BQSmGElgxKcNBJORQDHkPVYmPo2ilTkyjtkMhiuJ8NdOOlQolxBE5h2Te5amXawTg0WidO02QDFcDMEmVYITgWVDrN+YL9kwgAlVwJ0fOjtw9Qp6DLaFoAQNgFmoqzwtUAB7NZwCBG1PVpeJCzkMtGheNggA" text:style-name="Internet_20_link" text:visited-style-name="Visited_20_Internet_20_Link">Band Pass Filter in Falstad</text:a></text:p>
        </text:list-item>
      </text:list>
      <text:h text:style-name="Heading_20_2" text:outline-level="2"><text:bookmark-start text:name="__RefHeading___projects_3"/><text:bookmark-start text:name="projects"/>Projects<text:bookmark-end text:name="__RefHeading___projects_3"/><text:bookmark-end text:name="projects"/></text:h>
      <text:list text:style-name="List_20_1" text:continue-numbering="false">
        <text:list-item>
          <text:p text:style-name="List_20_1_Content_First"> <text:a xlink:type="simple" xlink:href="https://wiki.gkun-tech.icu/doku.php?id=husqvarna-viking_sewing_machine" text:style-name="Internet_20_link" text:visited-style-name="Visited_20_Internet_20_Link">Husqvarna-Viking Designer 1 Repair</text:a></text:p>
        </text:list-item>
        <text:list-item>
          <text:p text:style-name="List_20_1_Content_Last"> <text:a xlink:type="simple" xlink:href="https://wiki.gkun-tech.icu/doku.php?id=vsg25_mod" text:style-name="Internet_20_link" text:visited-style-name="Visited_20_Internet_20_Link">Signal Hound VSG25 - Modification for better frequency stability</text:a> </text:p>
        </text:list-item>
      </text:list>
      <text:h text:style-name="Heading_20_2" text:outline-level="2"><text:bookmark-start text:name="__RefHeading___darma_4"/><text:bookmark-start text:name="darma"/>Darma<text:bookmark-end text:name="__RefHeading___darma_4"/><text:bookmark-end text:name="darma"/></text:h>
      <text:list text:style-name="List_20_1" text:continue-numbering="false">
        <text:list-item>
          <text:p text:style-name="LastListParagraph_List_20_1_Content_First"> <text:a xlink:type="simple" xlink:href="https://wiki.gkun-tech.icu/doku.php?id=eight_sufferings" text:style-name="Internet_20_link" text:visited-style-name="Visited_20_Internet_20_Link">Eight Sufferings</text:a></text:p>
        </text:list-item>
      </text:list>
      <text:h text:style-name="Heading_20_2" text:outline-level="2"><text:bookmark-start text:name="__RefHeading___guitar_5"/><text:bookmark-start text:name="guitar"/>Guitar<text:bookmark-end text:name="__RefHeading___guitar_5"/><text:bookmark-end text:name="guitar"/></text:h>
      <text:list text:style-name="List_20_1" text:continue-numbering="false">
        <text:list-item>
          <text:p text:style-name="List_20_1_Content_First"> <text:a xlink:type="simple" xlink:href="https://wiki.gkun-tech.icu/doku.php?id=wayfaring_stranger_-_the_longest_johns" text:style-name="Internet_20_link" text:visited-style-name="Visited_20_Internet_20_Link">Wayfaring Stranger - The Longest Johns</text:a></text:p>
        </text:list-item>
        <text:list-item>
          <text:p text:style-name="List_20_1_Content_Last"> <text:a xlink:type="simple" xlink:href="https://wiki.gkun-tech.icu/doku.php?id=black_is_the_colour" text:style-name="Internet_20_link" text:visited-style-name="Visited_20_Internet_20_Link">Black Is The Colour</text:a></text:p>
        </text:list-item>
      </text:list>
      <text:p text:style-name="Text_20_body">—-</text:p>
      <text:p text:style-name="Text_20_body"><text:a xlink:type="simple" xlink:href="#sidebar" text:style-name="Local_20_link" text:visited-style-name="Visited_20_Local_20_Link">Edit Sideba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7::21:05</meta:creation-date>
    <dc:creator>Generated</dc:creator>
    <dc:date>2026-09-09T17::21:05</dc:date>
    <dc:language>en-US</dc:language>
    <meta:editing-cycles>1</meta:editing-cycles>
    <meta:editing-duration>PT0S</meta:editing-duration>
    <dc:title>sidebar</dc:title>
  </office:meta>
</office:document-meta>
</file>