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f848b045e474c361ce77c5511f03d8.png"/>
  <manifest:file-entry manifest:media-type="image/png" manifest:full-path="Pictures/555d7bcb506b9670bda1167b8601e63f.png"/>
  <manifest:file-entry manifest:media-type="image/png" manifest:full-path="Pictures/5cf4761f68d14138bed881e758bbb156.png"/>
  <manifest:file-entry manifest:media-type="image/png" manifest:full-path="Pictures/794051b9ccc7823d08a47a437c6376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gnal_generator"/><text:bookmark-start text:name="__RefHeading___vector_signal_generator_-_100mhz..2.4ghz_1"/><text:bookmark-start text:name="vector_signal_generator_-_100mhz..2.4ghz"/>Vector Signal Generator - 100MHz..2.4GHz<text:bookmark-end text:name="__RefHeading___vector_signal_generator_-_100mhz..2.4ghz_1"/><text:bookmark-end text:name="vector_signal_generator_-_100mhz..2.4ghz"/></text:h>
      <text:p text:style-name="Text_20_body">An RF vector signal generator specializes in creating RF signals with analog and digital modulation schemes in formats such as QAM, QPSK, FSK, BPSK, and OFDM. Vector signal generators are commonly used for receiver sensitivity testing. The digital signal generator generates a baseband signal, which is then modulated in amplitude and phase to make the final modulated signal. You can find VSGs in the telecommunications industry, where they play a critical role in testing and evaluating modern communication systems and devices.</text:p>
      <text:h text:style-name="Heading_20_2" text:outline-level="2"><text:bookmark-start text:name="__RefHeading___modulation_stage_2"/><text:bookmark-start text:name="modulation_stage"/>Modulation Stage<text:bookmark-end text:name="__RefHeading___modulation_stage_2"/><text:bookmark-end text:name="modulation_stage"/></text:h>
      <text:p text:style-name="Text_20_body"><draw:frame draw:style-name="PluginODTAutoStyle_Frame_1_text_frame" draw:name="Frame1" text:anchor-type="paragraph" svg:width="510.24pt" draw:z-index="0" svg:min-height="1cm"><draw:text-box><table:table table:style-name="Table"><table:table-column table:style-name="odt_auto_style_table_column_1_1"/><table:table-row><table:table-cell office:value-type="string" table:style-name="tablecell"><text:p text:style-name="tablealignleft"><draw:frame draw:style-name="media" draw:name="0" text:anchor-type="as-char" draw:z-index="0" svg:width="19.976041666667cm" style:rel-width="100%" svg:height="21.060833333333cm" style:rel-height="scale"><draw:image xlink:href="Pictures/20f848b045e474c361ce77c5511f03d8.png" xlink:type="simple" xlink:show="embed" xlink:actuate="onLoad"/></draw:frame></text:p></table:table-cell></table:table-row></table:table></draw:text-box></draw:frame></text:p>
      <text:h text:style-name="Heading_20_2" text:outline-level="2"><text:bookmark-start text:name="__RefHeading___dac_waveform_generator_stage_3"/><text:bookmark-start text:name="dac_waveform_generator_stage"/>DAC &amp; Waveform Generator Stage<text:bookmark-end text:name="__RefHeading___dac_waveform_generator_stage_3"/><text:bookmark-end text:name="dac_waveform_generator_stage"/></text:h>
      <text:p text:style-name="Text_20_body"><draw:frame draw:style-name="PluginODTAutoStyle_Frame_5_text_frame" draw:name="Frame2" text:anchor-type="paragraph" svg:width="510.24pt" draw:z-index="0" svg:min-height="1cm"><draw:text-box><table:table table:style-name="Table"><table:table-column table:style-name="odt_auto_style_table_column_2_1"/><table:table-row><table:table-cell office:value-type="string" table:style-name="tablecell"><text:p text:style-name="tablealignleft"><draw:frame draw:style-name="media" draw:name="1" text:anchor-type="as-char" draw:z-index="1" svg:width="19.446875cm" style:rel-width="100%" svg:height="15.848541666667cm" style:rel-height="scale"><draw:image xlink:href="Pictures/555d7bcb506b9670bda1167b8601e63f.png" xlink:type="simple" xlink:show="embed" xlink:actuate="onLoad"/></draw:frame>
<draw:frame draw:style-name="media" draw:name="2" text:anchor-type="as-char" draw:z-index="2" svg:width="19.20875cm" style:rel-width="100%" svg:height="13.467291666667cm" style:rel-height="scale"><draw:image xlink:href="Pictures/5cf4761f68d14138bed881e758bbb156.png" xlink:type="simple" xlink:show="embed" xlink:actuate="onLoad"/></draw:frame></text:p></table:table-cell></table:table-row></table:table></draw:text-box></draw:frame></text:p>
      <text:h text:style-name="Heading_20_2" text:outline-level="2"><text:bookmark-start text:name="__RefHeading___clocks_4"/><text:bookmark-start text:name="clocks"/>Clocks<text:bookmark-end text:name="__RefHeading___clocks_4"/><text:bookmark-end text:name="clocks"/></text:h>
      <text:p text:style-name="Text_20_body"><draw:frame draw:style-name="media" draw:name="3" text:anchor-type="as-char" draw:z-index="3" svg:width="21.11375cm" style:rel-width="100%" svg:height="31.088541666667cm" style:rel-height="scale"><draw:image xlink:href="Pictures/794051b9ccc7823d08a47a437c6376b2.png" xlink:type="simple" xlink:show="embed" xlink:actuate="onLoad"/></draw:frame></text:p>
      <text:h text:style-name="Heading_20_2" text:outline-level="2"><text:bookmark-start text:name="__RefHeading___mcu_parametrics_5"/><text:bookmark-start text:name="mcu_parametrics"/>MCU Parametrics<text:bookmark-end text:name="__RefHeading___mcu_parametrics_5"/><text:bookmark-end text:name="mcu_parametrics"/></text:h>
      <text:list text:style-name="List_20_1" text:continue-numbering="false">
        <text:list-item>
          <text:p text:style-name="List_20_1_Content_First"> CPU Type			32-bit RISC MCU</text:p>
        </text:list-item>
        <text:list-item>
          <text:p text:style-name="List_20_1_Content"> Speed			Min. 40 MHz</text:p>
        </text:list-item>
        <text:list-item>
          <text:p text:style-name="List_20_1_Content"> Program Memory Size		Min. 64 kB</text:p>
        </text:list-item>
        <text:list-item>
          <text:p text:style-name="List_20_1_Content"> SRAM			Min. 16 kB</text:p>
        </text:list-item>
        <text:list-item>
          <text:p text:style-name="List_20_1_Content"> Temp. Range			-40..105 degC</text:p>
        </text:list-item>
        <text:list-item>
          <text:p text:style-name="List_20_1_Content"> Operation Voltage		2.3..3.6 V</text:p>
        </text:list-item>
        <text:list-item>
          <text:p text:style-name="List_20_1_Content"> Required peripheries:	SPI, I2C, UART, USB</text:p>
        </text:list-item>
        <text:list-item>
          <text:p text:style-name="List_20_1_Content_Last"> Pin Count			Min. 2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2::35:34</meta:creation-date>
    <dc:creator>Generated</dc:creator>
    <dc:date>2026-09-10T12::35:34</dc:date>
    <dc:language>en-US</dc:language>
    <meta:editing-cycles>1</meta:editing-cycles>
    <meta:editing-duration>PT0S</meta:editing-duration>
    <dc:title>signal_generator</dc:title>
  </office:meta>
</office:document-meta>
</file>