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0861c221f8dcf84685cf57ec1724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_parting_glass"/><text:bookmark-start text:name="__RefHeading___the_parting_glass_1"/><text:bookmark-start text:name="the_parting_glass"/>The Parting Glass<text:bookmark-end text:name="__RefHeading___the_parting_glass_1"/><text:bookmark-end text:name="the_parting_glass"/></text:h>
      <text:p text:style-name="Text_20_body"><draw:frame draw:style-name="media" draw:name="0" text:anchor-type="as-char" draw:z-index="0" svg:width="15.345833333333cm" svg:height="4.1539583333333cm"><draw:image xlink:href="Pictures/a50861c221f8dcf84685cf57ec1724cb.png" xlink:type="simple" xlink:show="embed" xlink:actuate="onLoad"/></draw:frame></text:p>
      <text:p text:style-name="Preformatted_20_Text">[VERSE 1]<text:line-break/><text:s text:c="3"/>Am<text:s text:c="8"/>F<text:s text:c="8"/>C<text:s text:c="6"/>G<text:line-break/>Of all the money that I have had<text:line-break/><text:s text:c="2"/>Am<text:s text:c="15"/>C<text:s text:c="4"/>G<text:line-break/>I spent it in good company<text:line-break/><text:s text:c="4"/>Am<text:s text:c="5"/>F<text:s text:c="9"/>C<text:s text:c="6"/>G<text:line-break/>And of the harm that I have done<text:line-break/> Am<text:s text:c="6"/>C<text:s text:c="6"/>F<text:s text:c="8"/>Am<text:line-break/>Alas, it was to none but me<text:line-break/><text:s text:c="4"/>C<text:s text:c="8"/>F<text:s text:c="8"/>C<text:s text:c="7"/>F<text:line-break/>And all I've done for want of wit<text:line-break/><text:s text:c="3"/>Dm<text:s text:c="5"/>C<text:s text:c="6"/>F<text:s text:c="7"/>G<text:line-break/>To memory now, I can't recall<text:line-break/><text:s text:c="3"/>Am<text:s text:c="6"/>F<text:s text:c="6"/>C<text:s text:c="7"/>G<text:line-break/>So fill to me the parting glass<text:line-break/><text:s text:c="4"/>Am<text:s text:c="8"/>C<text:s text:c="6"/>F<text:s text:c="8"/>Am<text:line-break/>Goodnight and joy be with you all<text:line-break/> <text:line-break/> <text:line-break/>[VERSE 2]<text:line-break/><text:s text:c="12"/>F<text:s text:c="12"/>C<text:s text:c="6"/>G<text:line-break/>Of all the comrades that I have had<text:line-break/><text:s text:c="9"/>Am<text:s text:c="11"/>C<text:s text:c="6"/>G<text:line-break/>They are sorry for my going away<text:line-break/><text:s text:c="4"/>Am<text:s text:c="6"/>F<text:s text:c="16"/>C<text:s text:c="6"/>G<text:line-break/>And all the sweethearts that e'er I had<text:line-break/><text:s text:c="11"/>Am<text:s text:c="6"/>C<text:s text:c="8"/>F<text:s text:c="6"/>Am<text:line-break/>They would wish me one more day to stay<text:line-break/><text:s text:c="4"/>C<text:s text:c="8"/>F<text:s text:c="7"/>C<text:s text:c="5"/>F<text:line-break/>But since it falls unto my lot<text:line-break/><text:s text:c="5"/>Dm<text:s text:c="7"/>C<text:s text:c="8"/>F<text:s text:c="10"/>G<text:line-break/>That I should rise and you should not<text:line-break/><text:s text:c="5"/>Am<text:s text:c="5"/>F<text:s text:c="8"/>C<text:s text:c="6"/>G<text:line-break/>I'll gently rise and softly call<text:line-break/><text:s text:c="5"/>Am<text:s text:c="8"/>C<text:s text:c="6"/>F<text:s text:c="8"/>Am<text:line-break/>"Goodnight and joy be with you all"<text:line-break/> <text:line-break/> <text:line-break/>[VERSE 3]<text:line-break/><text:s text:c="10"/>F<text:s text:c="9"/>C<text:s text:c="6"/>G<text:line-break/>A man may drink and not be drunk<text:line-break/><text:s text:c="2"/>Am<text:s text:c="16"/>C<text:s text:c="6"/>G<text:line-break/>A man may fight and not be slain<text:line-break/><text:s text:c="2"/>Am<text:s text:c="6"/>F<text:s text:c="7"/>C<text:s text:c="6"/>G<text:line-break/>A man may court a pretty girl<text:line-break/><text:s text:c="7"/>Dm<text:s text:c="6"/>C<text:s text:c="8"/>F<text:s text:c="5"/>Am<text:line-break/>And perhaps be welcomed back again<text:line-break/><text:s text:c="4"/>C<text:s text:c="8"/>F<text:s text:c="6"/>C<text:s text:c="7"/>F<text:line-break/>But since it has so ordered been<text:line-break/><text:s text:c="5"/>Dm<text:s text:c="6"/>C<text:s text:c="10"/>F<text:s text:c="7"/>G<text:line-break/>By a time to rise and a time to fall<text:line-break/><text:s text:c="5"/>Dm<text:s text:c="13"/>F<text:s text:c="7"/>G<text:line-break/>Come fill to me the parting glass<text:line-break/><text:s text:c="4"/>Am<text:s text:c="8"/>C<text:s text:c="6"/>F<text:s text:c="4"/>G<text:s text:c="3"/>F<text:line-break/>Goodnight and joy be with you all<text:line-break/><text:s text:c="5"/>Dm<text:s text:c="13"/>F<text:s text:c="7"/>G<text:line-break/>Come fill to me the parting glass<text:line-break/><text:s text:c="4"/>Am<text:s text:c="8"/>C<text:s text:c="6"/>F<text:s text:c="4"/>G<text:s text:c="3"/>F<text:line-break/>Goodnight and joy be with you 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8::49:33</meta:creation-date>
    <dc:creator>Generated</dc:creator>
    <dc:date>2026-09-05T08::49:33</dc:date>
    <dc:language>en-US</dc:language>
    <meta:editing-cycles>1</meta:editing-cycles>
    <meta:editing-duration>PT0S</meta:editing-duration>
    <dc:title>the_parting_glass</dc:title>
  </office:meta>
</office:document-meta>
</file>