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6635a16d2d3df21971bec2a997e726d.jpg"/>
  <manifest:file-entry manifest:media-type="image/jpeg" manifest:full-path="Pictures/fbf45a4c469849448ce378322618786b.jpg"/>
  <manifest:file-entry manifest:media-type="image/png" manifest:full-path="Pictures/e140d1ca2b57dc143337fc1fc39b9dfe.png"/>
  <manifest:file-entry manifest:media-type="image/png" manifest:full-path="Pictures/e79aa23d598f36cd1db9244305b386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sg25_mod"/><text:bookmark-start text:name="__RefHeading___signal_hound_vsg25_-_modification_for_better_frequency_stability_1"/><text:bookmark-start text:name="signal_hound_vsg25_-_modification_for_better_frequency_stability"/>Signal Hound VSG25 - Modification for better frequency stability<text:bookmark-end text:name="__RefHeading___signal_hound_vsg25_-_modification_for_better_frequency_stability_1"/><text:bookmark-end text:name="signal_hound_vsg25_-_modification_for_better_frequency_stability"/></text:h>
      <text:p text:style-name="Text_20_body"><draw:frame draw:style-name="media" draw:name="Signal Hound VSG25 - Disassembled Legend" text:anchor-type="as-char" draw:z-index="0" svg:width="50.8cm" style:rel-width="100%"><draw:text-box><text:p text:style-name="legendcenter"><draw:frame draw:style-name="media" draw:name="Signal Hound VSG25 - Disassembled" text:anchor-type="as-char" draw:z-index="0" svg:width="50.8cm" style:rel-width="100%" svg:height="19.420416666667cm" style:rel-height="scale"><draw:image xlink:href="Pictures/96635a16d2d3df21971bec2a997e726d.jpg" xlink:type="simple" xlink:show="embed" xlink:actuate="onLoad"/></draw:frame>Signal Hound VSG25 - Disassembled</text:p></draw:text-box></draw:frame>
<draw:frame draw:style-name="media" draw:name="Signal Hound VSG25 - Modification Closeup Legend" text:anchor-type="as-char" draw:z-index="0" svg:width="26.273125cm" style:rel-width="100%"><draw:text-box><text:p text:style-name="legendcenter"><draw:frame draw:style-name="media" draw:name="Signal Hound VSG25 - Modification Closeup" text:anchor-type="as-char" draw:z-index="1" svg:width="26.273125cm" style:rel-width="100%" svg:height="18.600208333333cm" style:rel-height="scale"><draw:image xlink:href="Pictures/fbf45a4c469849448ce378322618786b.jpg" xlink:type="simple" xlink:show="embed" xlink:actuate="onLoad"/></draw:frame>Signal Hound VSG25 - Modification Closeup</text:p></draw:text-box></draw:frame>
<draw:frame draw:style-name="media" draw:name="Signal Hound VSG25 - Mod Schematic Legend" text:anchor-type="as-char" draw:z-index="0" svg:width="29.924375cm" style:rel-width="100%"><draw:text-box><text:p text:style-name="legendcenter"><draw:frame draw:style-name="media" draw:name="Signal Hound VSG25 - Mod Schematic" text:anchor-type="as-char" draw:z-index="2" svg:width="29.924375cm" style:rel-width="100%" svg:height="18.441458333333cm" style:rel-height="scale"><draw:image xlink:href="Pictures/e140d1ca2b57dc143337fc1fc39b9dfe.png" xlink:type="simple" xlink:show="embed" xlink:actuate="onLoad"/></draw:frame>Signal Hound VSG25 - Mod Schematic</text:p></draw:text-box></draw:frame>
<draw:frame draw:style-name="media" draw:name="Signal Hound VSG25 - Mod Layout Legend" text:anchor-type="as-char" draw:z-index="0" svg:width="28.336875cm" style:rel-width="100%"><draw:text-box><text:p text:style-name="legendcenter"><draw:frame draw:style-name="media" draw:name="Signal Hound VSG25 - Mod Layout" text:anchor-type="as-char" draw:z-index="3" svg:width="28.336875cm" style:rel-width="100%" svg:height="23.283333333333cm" style:rel-height="scale"><draw:image xlink:href="Pictures/e79aa23d598f36cd1db9244305b3867b.png" xlink:type="simple" xlink:show="embed" xlink:actuate="onLoad"/></draw:frame>Signal Hound VSG25 - Mod Layout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.5cm" fo:margin-right="1.5cm" fo:margin-top="1.5cm" fo:margin-bottom="1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5::15:15</meta:creation-date>
    <dc:creator>Generated</dc:creator>
    <dc:date>2026-08-20T15::15:15</dc:date>
    <dc:language>en-US</dc:language>
    <meta:editing-cycles>1</meta:editing-cycles>
    <meta:editing-duration>PT0S</meta:editing-duration>
    <dc:title>vsg25_mod</dc:title>
  </office:meta>
</office:document-meta>
</file>