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bb267175437347bb62fdd48f8e5f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yfaring_stranger_-_the_longest_johns"/><text:bookmark-start text:name="__RefHeading___wayfaring_stranger_-_the_longest_johns_1"/><text:bookmark-start text:name="wayfaring_stranger_-_the_longest_johns"/>Wayfaring Stranger - The Longest Johns<text:bookmark-end text:name="__RefHeading___wayfaring_stranger_-_the_longest_johns_1"/><text:bookmark-end text:name="wayfaring_stranger_-_the_longest_johns"/></text:h>
      <text:p text:style-name="Text_20_body"><draw:frame draw:style-name="media" draw:name="0" text:anchor-type="as-char" draw:z-index="0" svg:width="18.362083333333cm" style:rel-width="100%" svg:height="4.4185416666667cm" style:rel-height="scale"><draw:image xlink:href="Pictures/ebbb267175437347bb62fdd48f8e5fe5.png" xlink:type="simple" xlink:show="embed" xlink:actuate="onLoad"/></draw:frame>
[Verse 1]
Dm
I am a poor wayfaring stranger</text:p>
      <text:p text:style-name="Preformatted_20_Text"><text:s text:c="9"/>G<text:s text:c="21"/>Dm</text:p>
      <text:p text:style-name="Text_20_body">Travelling through this world of woe
Dm
There is no sickness, toil or danger</text:p>
      <text:p text:style-name="Preformatted_20_Text"><text:s text:c="11"/>G<text:s text:c="4"/>A<text:s text:c="10"/>Dm</text:p>
      <text:p text:style-name="Text_20_body">In that fair land to which I go</text:p>
      <text:p text:style-name="Text_20_body">[Chorus]</text:p>
      <text:p text:style-name="Preformatted_20_Text"><text:s text:c="8"/>Bb<text:s text:c="13"/>F</text:p>
      <text:p text:style-name="Text_20_body">I'm going home to see my mother</text:p>
      <text:p text:style-name="Preformatted_20_Text"><text:s text:c="8"/>Bb<text:s text:c="12"/>A<text:s text:c="8"/>A<text:s text:c="3"/>A7 *or T3</text:p>
      <text:p text:style-name="Text_20_body">I'm going home no more to roam
A7        Dm
I'm just going over Jordan</text:p>
      <text:p text:style-name="Preformatted_20_Text"><text:s text:c="7"/>G<text:s text:c="2"/>A<text:s text:c="7"/>Dm</text:p>
      <text:p text:style-name="Text_20_body">I'm just going over home</text:p>
      <text:p text:style-name="Text_20_body">[Verse 2]
Dm
I know dark clouds will hover on me</text:p>
      <text:p text:style-name="Preformatted_20_Text"><text:s text:c="9"/>G<text:s text:c="16"/>Dm</text:p>
      <text:p text:style-name="Text_20_body">I know my path is rough and steep
Dm
But golden fields lie out before me</text:p>
      <text:p text:style-name="Preformatted_20_Text"><text:s text:c="10"/>G<text:s text:c="4"/>A<text:s text:c="13"/>Dm</text:p>
      <text:p text:style-name="Text_20_body">Where weary eyes no more shall weep</text:p>
      <text:p text:style-name="Text_20_body">[Chorus]</text:p>
      <text:p text:style-name="Preformatted_20_Text"><text:s text:c="8"/>Bb<text:s text:c="13"/>F</text:p>
      <text:p text:style-name="Text_20_body">I'm going home to see my father</text:p>
      <text:p text:style-name="Preformatted_20_Text"><text:s text:c="8"/>Bb<text:s text:c="12"/>A<text:s text:c="8"/>A<text:s text:c="3"/>A7 *or T3</text:p>
      <text:p text:style-name="Text_20_body">I'm going home no more to roam
A7        Dm
I'm just going over Jordan</text:p>
      <text:p text:style-name="Preformatted_20_Text"><text:s text:c="7"/>G<text:s text:c="2"/>A<text:s text:c="7"/>Dm</text:p>
      <text:p text:style-name="Text_20_body">I'm just going over home</text:p>
      <text:p text:style-name="Text_20_body">[Verse 3]
Dm
I'll soon be free from every trial</text:p>
      <text:p text:style-name="Preformatted_20_Text"><text:s text:c="14"/>G<text:s text:c="16"/>Dm</text:p>
      <text:p text:style-name="Text_20_body">This form shall rest beneath the sun
Dm
I'll drop the cross of self-denial</text:p>
      <text:p text:style-name="Preformatted_20_Text"><text:s text:c="8"/>G<text:s text:c="2"/>A<text:s text:c="12"/>Dm</text:p>
      <text:p text:style-name="Text_20_body">And enter in at home with God</text:p>
      <text:p text:style-name="Text_20_body">[Chorus]</text:p>
      <text:p text:style-name="Preformatted_20_Text"><text:s text:c="8"/>Bb<text:s text:c="14"/>F</text:p>
      <text:p text:style-name="Text_20_body">I'm going home to meet my saviour</text:p>
      <text:p text:style-name="Preformatted_20_Text"><text:s text:c="8"/>Bb<text:s text:c="15"/>A<text:s text:c="6"/>A<text:s text:c="3"/>A7 *or T3</text:p>
      <text:p text:style-name="Text_20_body">I'm going home no more to roam</text:p>
      <text:p text:style-name="Preformatted_20_Text"><text:s text:c="7"/>Dm</text:p>
      <text:p text:style-name="Text_20_body">I'm just going over Jordan</text:p>
      <text:p text:style-name="Preformatted_20_Text"><text:s text:c="7"/>G A<text:s text:c="8"/>Dm<text:s text:c="5"/>A</text:p>
      <text:p text:style-name="Text_20_body">I'm just going over home</text:p>
      <text:p text:style-name="Text_20_body">          Bb              F
I'm going home to meet my saviour</text:p>
      <text:p text:style-name="Preformatted_20_Text"><text:s text:c="8"/>Bb<text:s text:c="15"/>A<text:s text:c="6"/>A<text:s text:c="3"/>A7 *or T3</text:p>
      <text:p text:style-name="Text_20_body">I'm going home no more to roam</text:p>
      <text:p text:style-name="Preformatted_20_Text"><text:s text:c="7"/>Dm</text:p>
      <text:p text:style-name="Text_20_body">I'm just going over Jordan</text:p>
      <text:p text:style-name="Preformatted_20_Text"><text:s text:c="7"/>G A<text:s text:c="8"/>Dm</text:p>
      <text:p text:style-name="Text_20_body">I'm just going over home</text:p>
      <text:p text:style-name="Text_20_body">If you want to add more fingerstyle to it, the tabs are taken (as best as possible in the absence 
of a live
recording for now) from the banjo melody.
During the verses, it alternates between T1 and T2.
During the chorus, play the full chords.</text:p>
      <text:p text:style-name="Text_20_body">T1</text:p>
      <text:p text:style-name="Preformatted_20_Text">Dm (strum)</text:p>
      <text:p text:style-name="Text_20_body">e|-1—–1-^0—————|-1—-1-^0————–|
B|-3–3——-3–1—–1–3-|-3–3——3–1—–3—|
G|-2—————-2——-|-2—————2——|
D|————————–|————————|
A|————————–|————————|
E|————————–|————————|</text:p>
      <text:p text:style-name="Text_20_body">T2</text:p>
      <text:p text:style-name="Preformatted_20_Text"> G<text:s text:c="8"/>Dm</text:p>
      <text:p text:style-name="Text_20_body">e|—————-|
B|–3-3-3-3-3-3-3-|
G|-2-2-2-2-2-2-2–|
D|—————-|
A|—————-|
E|—————-|</text:p>
      <text:p text:style-name="Text_20_body">T3 (electric guitar part)
e|–5—3———|
B|———-3—–|
G|—————-|
D|—————-|
A|—————-|
E|—————-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8::16:36</meta:creation-date>
    <dc:creator>Generated</dc:creator>
    <dc:date>2026-08-25T08::16:36</dc:date>
    <dc:language>en-US</dc:language>
    <meta:editing-cycles>1</meta:editing-cycles>
    <meta:editing-duration>PT0S</meta:editing-duration>
    <dc:title>wayfaring_stranger_-_the_longest_johns</dc:title>
  </office:meta>
</office:document-meta>
</file>