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6621803832ff7eb8312d13fa1c8e94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.5cm" fo:margin-right="1.5cm" fo:margin-top="1.5cm" fo:margin-bottom="1.5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ho_knows_-_marion_black"/><text:bookmark-start text:name="__RefHeading___who_knows_-_marion_black_1"/><text:bookmark-start text:name="who_knows_-_marion_black"/>Who Knows - Marion Black<text:bookmark-end text:name="__RefHeading___who_knows_-_marion_black_1"/><text:bookmark-end text:name="who_knows_-_marion_black"/></text:h>
      <text:p text:style-name="Text_20_body"><draw:frame draw:style-name="mediacenter" draw:name="0" text:anchor-type="paragraph" draw:z-index="0" svg:width="12.435416666667cm" svg:height="4.4185416666667cm"><draw:image xlink:href="Pictures/06621803832ff7eb8312d13fa1c8e948.png" xlink:type="simple" xlink:show="embed" xlink:actuate="onLoad"/></draw:frame></text:p>
      <text:p text:style-name="Preformatted_20_Text">Intro/Verses: Dm<text:s text:c="2"/>F<text:s text:c="2"/>Gm<text:s text:c="2"/>A7<text:line-break/>Bridge: Dm Dm Gm Dm<text:line-break/> <text:line-break/>There’s no guitar in this song that I can hear, but the bass is quite prominent.<text:line-break/> <text:line-break/>[Bass line]<text:line-break/> <text:line-break/>G|------||--------------------------------|<text:line-break/>D|------||-------------------------------*|<text:line-break/>A|------||5-5----------------------3---3-*|<text:line-break/>E|----5-||-----0h1-1--2/3-3--5---5---5----|<text:line-break/> <text:line-break/>[Bridge]<text:line-break/> <text:line-break/>G|---------------------------------|<text:line-break/>D|--------------------------------*|<text:line-break/>A|-----5-5----5-5----5-5----5-5---*|<text:line-break/>E|----5------5------5------5-------|<text:line-break/> <text:line-break/>G|---------------------------------|<text:line-break/>D|--------------------------------*|<text:line-break/>A|-------------------5-5----5-5---*|<text:line-break/>E|----03-3---03-3---5------5-------|<text:line-break/> <text:line-break/>[Intro]<text:line-break/>Dm<text:s text:c="11"/>F<text:s text:c="11"/>Gm<text:s text:c="5"/>A7<text:line-break/>Dm<text:s text:c="11"/>F<text:s text:c="11"/>Gm<text:s text:c="5"/>A7<text:line-break/> <text:line-break/>[Verse 1]<text:line-break/><text:s text:c="6"/>Dm<text:s text:c="11"/>F<text:s text:c="11"/>Gm<text:s text:c="5"/>A7<text:line-break/>Who knows what tomorrow will bring?<text:line-break/><text:s text:c="6"/>Dm<text:s text:c="11"/>F<text:s text:c="6"/>Gm<text:s text:c="5"/>A7<text:line-break/>Maybe sunshine, and maybe rain<text:line-break/><text:s text:c="10"/>Dm<text:s text:c="7"/>F<text:s text:c="6"/>Gm<text:s text:c="5"/>A7<text:line-break/>But as for me I'll wait and see,<text:line-break/>Dm N.C.<text:line-break/>And maybe it'll bring my love to me<text:line-break/>(drum fill)<text:line-break/> <text:line-break/>[Verse 2]<text:line-break/><text:s text:c="10"/>Dm<text:s text:c="5"/>F<text:s text:c="8"/>Gm<text:s text:c="5"/>A7<text:line-break/>Who knows?<text:s text:c="9"/>Who knows?<text:line-break/><text:s text:c="7"/>Dm<text:s text:c="4"/>F<text:s text:c="12"/>Gm<text:s text:c="5"/>A7<text:line-break/>Who knows it better than I<text:line-break/><text:s text:c="10"/>Dm<text:s text:c="3"/>F<text:s text:c="14"/>Gm<text:s text:c="5"/>A7<text:line-break/>That it's she who's keeping me alive<text:line-break/><text:s text:c="10"/>Dm<text:s text:c="3"/>F<text:s text:c="14"/>Gm<text:s text:c="5"/>A7<text:line-break/>Keeping the little girl as my goal<text:line-break/><text:s text:c="10"/>Dm N.C.<text:line-break/>Makes my life worth living you know<text:line-break/>(drum fill)<text:line-break/> <text:line-break/>[Bridge]<text:line-break/>Dm<text:line-break/>Another day Another day<text:line-break/><text:s text:c="13"/>Gm<text:s text:c="10"/>Dm<text:line-break/>Just another day I wanna live<text:line-break/> <text:line-break/>[Verse 3]<text:line-break/><text:s text:c="6"/>Dm<text:s text:c="11"/>F<text:s text:c="11"/>Gm<text:s text:c="5"/>A7<text:line-break/>To share the love that only she can give<text:line-break/><text:s text:c="6"/>Dm<text:s text:c="11"/>F<text:s text:c="11"/>Gm<text:s text:c="5"/>A7<text:line-break/>And if she don't come on home<text:line-break/>Dm N.C.<text:line-break/>I pray the Lord will help me carry on...<text:line-break/>(drum fill)<text:line-break/> <text:line-break/>[Bridge]<text:line-break/>Dm<text:line-break/>Another day Another day<text:line-break/><text:s text:c="13"/>Gm<text:s text:c="10"/>Dm<text:line-break/>Just another day<text:s text:c="9"/>Oh Lord<text:line-break/> <text:line-break/>[Interlude]<text:line-break/>Dm<text:s text:c="11"/>F<text:s text:c="11"/>Gm<text:s text:c="5"/>A7<text:line-break/>Dm<text:s text:c="11"/>F<text:s text:c="11"/>Gm<text:s text:c="5"/>A7<text:line-break/>Dm<text:s text:c="11"/>F<text:s text:c="11"/>Gm<text:s text:c="5"/>A7<text:line-break/>Dm... N.C.<text:line-break/>(drum fill)<text:line-break/> <text:line-break/>[Bridge]<text:line-break/>Dm<text:line-break/>Another day Another day<text:line-break/><text:s text:c="13"/>Gm<text:s text:c="10"/>Dm<text:line-break/>Just another day I wanna live<text:line-break/> <text:line-break/>[Verse 3]<text:line-break/><text:s text:c="6"/>Dm<text:s text:c="11"/>F<text:s text:c="11"/>Gm<text:s text:c="5"/>A7<text:line-break/>To share the love that only she can give<text:line-break/><text:s text:c="6"/>Dm<text:s text:c="11"/>F<text:s text:c="11"/>Gm<text:s text:c="5"/>A7<text:line-break/>And if she don't come on home<text:line-break/>Dm N.C.<text:line-break/>I pray the Lord will help me carry on...<text:line-break/>(drum fill)<text:line-break/> <text:line-break/>[Bridge]<text:line-break/>Dm<text:line-break/>Another day Another day<text:line-break/><text:s text:c="13"/>Gm<text:s text:c="10"/>Dm<text:line-break/>Just another day<text:s text:c="9"/>Oh Lord<text:line-break/> <text:line-break/>[Verse 1A]<text:line-break/><text:s text:c="11"/>Dm<text:s text:c="11"/>F<text:s text:c="11"/>Gm<text:s text:c="5"/>A7<text:line-break/>For who knows what tomorrow will bring?<text:line-break/><text:s text:c="6"/>Dm<text:s text:c="11"/>F<text:s text:c="6"/>Gm<text:s text:c="5"/>A7<text:line-break/>Maybe sunshine, and maybe rain<text:line-break/><text:s text:c="10"/>Dm<text:s text:c="7"/>F<text:s text:c="6"/>Gm<text:s text:c="5"/>A7<text:line-break/>But as for me I'll wait and see,<text:line-break/>Dm N.C.<text:line-break/>And maybe it'll bring my love to me<text:line-break/> <text:line-break/>(fade out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.5cm" fo:margin-right="1.5cm" fo:margin-top="1.5cm" fo:margin-bottom="1.5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8T13::37:11</meta:creation-date>
    <dc:creator>Generated</dc:creator>
    <dc:date>2026-09-08T13::37:11</dc:date>
    <dc:language>en-US</dc:language>
    <meta:editing-cycles>1</meta:editing-cycles>
    <meta:editing-duration>PT0S</meta:editing-duration>
    <dc:title>who_knows_-_marion_black</dc:title>
  </office:meta>
</office:document-meta>
</file>