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5048fa6f7f3b94eb2131e57ab4bb07.png"/>
  <manifest:file-entry manifest:media-type="image/png" manifest:full-path="Pictures/8054707aff5863c60e9026740346ff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ou_ve_got_a_friend_-_james_taylor"/><text:bookmark-start text:name="__RefHeading___you_ve_got_a_friend_-_james_taylor_1"/><text:bookmark-start text:name="you_ve_got_a_friend_-_james_taylor"/>You've Got A Friend - James Taylor<text:bookmark-end text:name="__RefHeading___you_ve_got_a_friend_-_james_taylor_1"/><text:bookmark-end text:name="you_ve_got_a_friend_-_james_taylor"/></text:h>
      <text:h text:style-name="Heading_20_2" text:outline-level="2"><text:bookmark-start text:name="__RefHeading___simplified_version_2"/><text:bookmark-start text:name="simplified_version"/>Simplified Version<text:bookmark-end text:name="__RefHeading___simplified_version_2"/><text:bookmark-end text:name="simplified_version"/></text:h>
      <text:p text:style-name="Text_20_body"><draw:frame draw:style-name="media" draw:name="0" text:anchor-type="as-char" draw:z-index="0" svg:width="24.791458333333cm" style:rel-width="100%" svg:height="9.7102083333333cm" style:rel-height="scale"><draw:image xlink:href="Pictures/ae5048fa6f7f3b94eb2131e57ab4bb07.png" xlink:type="simple" xlink:show="embed" xlink:actuate="onLoad"/></draw:frame></text:p>
      <text:p text:style-name="Preformatted_20_Text">[Intro]<text:line-break/>G<text:s text:c="3"/>C D G<text:s text:c="7"/>F#m<text:s text:c="2"/>B<text:line-break/> <text:line-break/>[Verse 1]<text:line-break/><text:s text:c="13"/>Em<text:s text:c="6"/>B<text:s text:c="16"/>Em<text:s text:c="5"/>B<text:s text:c="7"/>Em<text:line-break/>When you're down and troubled and you need a helping hand,<text:line-break/><text:s text:c="4"/>Am<text:s text:c="11"/>D<text:s text:c="16"/>G<text:line-break/>and nothing, oh, nothing is going right,<text:line-break/>F#m<text:s text:c="17"/>B<text:s text:c="15"/>Em<text:s text:c="5"/>B<text:s text:c="7"/>Em<text:line-break/>close your eyes and think of me and soon I will be there<text:line-break/><text:s text:c="3"/>Am<text:s text:c="10"/>Bm<text:s text:c="21"/>D<text:line-break/>to brighten up even your darkest night.<text:line-break/> <text:line-break/>[Chorus]<text:line-break/><text:s text:c="9"/>G<text:s text:c="26"/>C<text:s text:c="15"/>Am<text:line-break/>You just call out my name,<text:s text:c="2"/>and you know wherever I am,<text:line-break/><text:s text:c="10"/>G<text:s text:c="21"/>D<text:line-break/>I'll come running<text:s text:c="3"/>to see you again.<text:line-break/>G<text:s text:c="33"/>C<text:s text:c="20"/>Em<text:line-break/>Winter, spring, summer, or fall,<text:s text:c="2"/>all you got to do is call<text:line-break/><text:s text:c="9"/>C<text:s text:c="13"/>Bm<text:s text:c="4"/>Am<text:s text:c="3"/>D<text:line-break/>and I'll be there,<text:s text:c="5"/>yeah, yeah, yeah.<text:line-break/>D<text:s text:c="18"/>G<text:s text:c="3"/>C G<text:s text:c="7"/>F#m<text:s text:c="2"/>B<text:line-break/>You've got a friend.<text:line-break/> <text:line-break/>[Verse 2]<text:line-break/>B<text:s text:c="6"/>Em<text:s text:c="3"/>B<text:s text:c="20"/>Em<text:s text:c="7"/>B<text:s text:c="13"/>Em<text:line-break/>If the sky above you should turn dark and full of clouds,<text:line-break/><text:s text:c="9"/>Am<text:s text:c="8"/>D<text:s text:c="24"/>G<text:line-break/>and that old north wind should begin to blow,<text:line-break/>F#m<text:s text:c="14"/>B<text:s text:c="10"/>Em<text:s text:c="6"/>B<text:s text:c="8"/>Em<text:line-break/>keep your head together and call my name out loud.<text:line-break/>Am<text:s text:c="11"/>Bm<text:s text:c="17"/>D<text:line-break/>Soon I'll be knocking upon your door.<text:line-break/> <text:line-break/>[Chorus]<text:line-break/><text:s text:c="9"/>G<text:s text:c="26"/>C<text:s text:c="15"/>Am<text:line-break/>You just call out my name,<text:s text:c="2"/>and you know wherever I am,<text:line-break/><text:s text:c="10"/>G<text:s text:c="21"/>D<text:line-break/>I'll come running<text:s text:c="3"/>to see you again.<text:line-break/>G<text:s text:c="33"/>C<text:s text:c="20"/>Em<text:line-break/>Winter, spring, summer, or fall,<text:s text:c="2"/>all you got to do is call<text:line-break/><text:s text:c="9"/>C<text:s text:c="13"/>Bm<text:s text:c="4"/>Am<text:s text:c="3"/>D<text:line-break/>and I'll be there,<text:s text:c="5"/>yeah, yeah, yeah.<text:line-break/> <text:line-break/>[Bridge]<text:line-break/><text:s text:c="4"/>F<text:s text:c="26"/>C<text:line-break/>Hey ain't it good to know that you've got a friend when<text:line-break/>G<text:s text:c="34"/>C<text:s text:c="12"/>F<text:line-break/>people can be so cold.<text:s text:c="5"/>They'll hurt you and desert you.<text:line-break/><text:s text:c="8"/>Em<text:s text:c="20"/>A<text:line-break/>they'll take your soul if you let them.<text:line-break/><text:s text:c="13"/>D<text:line-break/>Oh yeah, but don't you let them.<text:line-break/> <text:line-break/>[Chorus]<text:line-break/><text:s text:c="9"/>G<text:s text:c="26"/>C<text:s text:c="15"/>Am<text:line-break/>You just call out my name,<text:s text:c="2"/>and you know wherever I am,<text:line-break/><text:s text:c="10"/>G<text:s text:c="20"/>D<text:line-break/>I'll come running<text:s text:c="3"/>to see you again.<text:line-break/>G<text:s text:c="33"/>C<text:s text:c="20"/>Em<text:line-break/>Winter, spring, summer, or fall,<text:s text:c="2"/>all you got to do is call<text:line-break/><text:s text:c="9"/>C<text:s text:c="9"/>Bm<text:s text:c="3"/>Am<text:s text:c="4"/>D<text:line-break/>and I'll be there, yes I will.<text:line-break/><text:s text:c="18"/>G<text:s text:c="2"/>C<text:s text:c="13"/>G<text:line-break/>You've got a friend.<text:s text:c="2"/>You've got a friend.<text:line-break/>C<text:s text:c="28"/>G<text:line-break/>Ain't it good to know you've got a friend?<text:line-break/><text:s text:c="9"/>C<text:s text:c="27"/>G<text:line-break/>Ain't it good to know you've got a friend?<text:line-break/><text:s text:c="9"/>C<text:s text:c="27"/>G<text:line-break/>Oh, yeah, yeah.<text:s text:c="2"/>You've got a friend.</text:p>
      <text:h text:style-name="Heading_20_2" text:outline-level="2"><text:bookmark-start text:name="__RefHeading___original_version_3"/><text:bookmark-start text:name="original_version"/>Original Version<text:bookmark-end text:name="__RefHeading___original_version_3"/><text:bookmark-end text:name="original_version"/></text:h>
      <text:p text:style-name="Text_20_body"><draw:frame draw:style-name="media" draw:name="1" text:anchor-type="as-char" draw:z-index="1" svg:width="24.28875cm" style:rel-width="100%" svg:height="14.737291666667cm" style:rel-height="scale"><draw:image xlink:href="Pictures/8054707aff5863c60e9026740346ffd9.png" xlink:type="simple" xlink:show="embed" xlink:actuate="onLoad"/></draw:frame></text:p>
      <text:p text:style-name="Preformatted_20_Text">[Intro]<text:line-break/>G/C C D Gsus4 G F#m7 B7<text:line-break/> <text:line-break/>[Verse 1]<text:line-break/><text:s text:c="13"/>Em<text:s text:c="6"/>B7<text:s text:c="15"/>Em<text:s text:c="5"/>B7<text:s text:c="6"/>Em7<text:line-break/>When you're down and troubled and you need a helping hand,<text:line-break/><text:s text:c="4"/>Am7<text:s text:c="10"/>D7sus4<text:s text:c="11"/>G<text:s text:c="5"/>Gsus4<text:s text:c="3"/>G<text:line-break/>and nothing, oh, nothing is going right,<text:line-break/>F#m7<text:s text:c="16"/>B7<text:s text:c="14"/>Em<text:s text:c="5"/>B7<text:s text:c="6"/>Em<text:s text:c="4"/>Em7<text:line-break/>close your eyes and think of me and soon I will be there<text:line-break/><text:s text:c="3"/>Am7<text:s text:c="9"/>Bm7<text:s text:c="20"/>D7sus4 D7 Dsus2 D7<text:line-break/>to brighten up even your darkest night.<text:line-break/> <text:line-break/>[Chorus]<text:line-break/><text:s text:c="9"/>G<text:s text:c="11"/>Gmaj7<text:s text:c="10"/>C<text:s text:c="15"/>Am7<text:line-break/>You just call out my name,<text:s text:c="2"/>and you know wherever I am,<text:line-break/><text:s text:c="10"/>G<text:s text:c="7"/>Gmaj7<text:s text:c="9"/>D7sus4<text:s text:c="2"/>D7 Dsus2 D7<text:line-break/>I'll come running<text:s text:c="3"/>to see you again.<text:line-break/>G<text:s text:c="26"/>Gmaj7<text:s text:c="2"/>C<text:s text:c="20"/>Em<text:line-break/>Winter, spring, summer, or fall,<text:s text:c="2"/>all you got to do is call<text:line-break/><text:s text:c="9"/>C<text:s text:c="13"/>Bm7<text:s text:c="3"/>Am7<text:s text:c="2"/>D7sus4<text:line-break/>and I'll be there,<text:s text:c="5"/>yeah, yeah, yeah.<text:line-break/>D7sus4<text:s text:c="13"/>G/C C Gsus4 G F#m7 B7<text:line-break/>You've got a friend.<text:line-break/> <text:line-break/>[Verse 2]<text:line-break/>B7<text:s text:c="5"/>Em<text:s text:c="3"/>B7<text:s text:c="19"/>Em<text:s text:c="7"/>B7<text:s text:c="12"/>Em7<text:line-break/>If the sky above you should turn dark and full of clouds,<text:line-break/><text:s text:c="9"/>Am7<text:s text:c="7"/>D7sus4<text:s text:c="19"/>G<text:s text:c="2"/>Gsus4<text:s text:c="2"/>G<text:line-break/>and that old north wind should begin to blow,<text:line-break/>F#m7<text:s text:c="13"/>B7<text:s text:c="9"/>Em<text:s text:c="6"/>B7<text:s text:c="7"/>Em7<text:line-break/>keep your head together and call my name out loud.<text:line-break/>Am7<text:s text:c="10"/>Bm7<text:s text:c="16"/>D7sus4 D7 Dsus2 D7<text:line-break/>Soon I'll be knocking upon your door.<text:line-break/> <text:line-break/>[Chorus]<text:line-break/><text:s text:c="9"/>G<text:s text:c="11"/>Gmaj7<text:s text:c="10"/>C<text:s text:c="15"/>Am7<text:line-break/>You just call out my name,<text:s text:c="2"/>and you know wherever I am,<text:line-break/><text:s text:c="10"/>G<text:s text:c="7"/>Gmaj7<text:s text:c="9"/>D7sus4<text:s text:c="2"/>D7 Dsus2 D7<text:line-break/>I'll come running<text:s text:c="3"/>to see you again.<text:line-break/>G<text:s text:c="26"/>Gmaj7<text:s text:c="2"/>C<text:s text:c="20"/>Em<text:line-break/>Winter, spring, summer, or fall,<text:s text:c="2"/>all you got to do is call<text:line-break/><text:s text:c="9"/>C<text:s text:c="13"/>Bm7<text:s text:c="3"/>Am7<text:s text:c="2"/>D7sus4<text:line-break/>and I'll be there,<text:s text:c="5"/>yeah, yeah, yeah.<text:line-break/> <text:line-break/>[Bridge]<text:line-break/><text:s text:c="4"/>F<text:s text:c="26"/>C<text:line-break/>Hey ain't it good to know that you've got a friend when<text:line-break/>G<text:s text:c="16"/>Gmaj7<text:s text:c="13"/>C<text:s text:c="12"/>Fmaj7<text:line-break/>people can be so cold.<text:s text:c="5"/>They'll hurt you and desert you.<text:line-break/><text:s text:c="8"/>Em<text:s text:c="20"/>A7<text:line-break/>they'll take your soul if you let them.<text:line-break/><text:s text:c="13"/>D7sus4<text:s text:c="13"/>D7sus4<text:s text:c="2"/>D7<text:line-break/>Oh yeah, but don't you let them.<text:line-break/> <text:line-break/>[Chorus]<text:line-break/><text:s text:c="9"/>G<text:s text:c="12"/>Gmaj7<text:s text:c="9"/>Cmaj7<text:s text:c="11"/>Am7<text:line-break/>You just call out my name,<text:s text:c="2"/>and you know wherever I am,<text:line-break/><text:s text:c="10"/>G<text:s text:c="6"/>Gmaj7<text:s text:c="9"/>D7sus4 D7 Dsus2 D7<text:line-break/>I'll come running<text:s text:c="3"/>to see you again.<text:line-break/>G<text:s text:c="26"/>Gmaj7<text:s text:c="2"/>C<text:s text:c="20"/>Em<text:line-break/>Winter, spring, summer, or fall,<text:s text:c="2"/>all you got to do is call<text:line-break/><text:s text:c="9"/>C<text:s text:c="9"/>Bm7<text:s text:c="2"/>Am7<text:s text:c="3"/>D7sus4<text:line-break/>and I'll be there, yes I will.<text:line-break/><text:s text:c="18"/>G<text:s text:c="2"/>C<text:s text:c="13"/>G<text:line-break/>You've got a friend.<text:s text:c="2"/>You've got a friend.<text:line-break/>C<text:s text:c="28"/>G<text:line-break/>Ain't it good to know you've got a friend?<text:line-break/><text:s text:c="9"/>C<text:s text:c="27"/>G<text:line-break/>Ain't it good to know you've got a friend?<text:line-break/><text:s text:c="9"/>C<text:s text:c="27"/>Gsus4<text:s text:c="2"/>G<text:line-break/>Oh, yeah, yeah.<text:s text:c="2"/>You've got a frie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1::12:06</meta:creation-date>
    <dc:creator>Generated</dc:creator>
    <dc:date>2026-09-10T11::12:06</dc:date>
    <dc:language>en-US</dc:language>
    <meta:editing-cycles>1</meta:editing-cycles>
    <meta:editing-duration>PT0S</meta:editing-duration>
    <dc:title>you_ve_got_a_friend_-_james_taylor</dc:title>
  </office:meta>
</office:document-meta>
</file>